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100000067000000631296E2D42E59BEBD.png" manifest:media-type="image/png"/>
  <manifest:file-entry manifest:full-path="Pictures/10000001000001030000008310AFAE88FEFB84AC.png" manifest:media-type="image/png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52a14" officeooo:paragraph-rsid="0004328d"/>
    </style:style>
    <style:style style:name="P2" style:family="paragraph" style:parent-style-name="Standard">
      <style:text-properties fo:font-size="14pt" officeooo:rsid="0012b368" officeooo:paragraph-rsid="0004328d" style:font-size-asian="14pt" style:font-size-complex="14pt"/>
    </style:style>
    <style:style style:name="P3" style:family="paragraph" style:parent-style-name="Standard">
      <style:text-properties fo:font-size="14pt" fo:font-weight="bold" officeooo:rsid="0012b368" officeooo:paragraph-rsid="0004328d" style:font-size-asian="14pt" style:font-weight-asian="bold" style:font-size-complex="14pt" style:font-weight-complex="bold"/>
    </style:style>
    <style:style style:name="P4" style:family="paragraph" style:parent-style-name="Standard">
      <style:text-properties fo:font-weight="bold" officeooo:rsid="0012b368" officeooo:paragraph-rsid="0004328d" style:font-weight-asian="bold" style:font-weight-complex="bold"/>
    </style:style>
    <style:style style:name="P5" style:family="paragraph" style:parent-style-name="Standard">
      <style:text-properties officeooo:rsid="0012b368" officeooo:paragraph-rsid="0004328d"/>
    </style:style>
    <style:style style:name="P6" style:family="paragraph" style:parent-style-name="Standard">
      <style:text-properties fo:font-weight="normal" officeooo:rsid="0012b368" officeooo:paragraph-rsid="0004328d" style:font-weight-asian="normal" style:font-weight-complex="normal"/>
    </style:style>
    <style:style style:name="T1" style:family="text">
      <style:text-properties officeooo:rsid="00170643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officeooo:rsid="001b0545"/>
    </style:style>
    <style:style style:name="T4" style:family="text">
      <style:text-properties fo:font-size="14pt" fo:font-weight="bold" style:font-size-asian="14pt" style:font-weight-asian="bold" style:font-size-complex="14pt" style:font-weight-complex="bold"/>
    </style:style>
    <style:style style:name="T5" style:family="text">
      <style:text-properties fo:font-size="14pt" fo:font-weight="bold" officeooo:rsid="0019f3ac" style:font-size-asian="14pt" style:font-weight-asian="bold" style:font-size-complex="14pt" style:font-weight-complex="bold"/>
    </style:style>
    <style:style style:name="T6" style:family="text">
      <style:text-properties officeooo:rsid="001b48ed"/>
    </style:style>
    <style:style style:name="T7" style:family="text">
      <style:text-properties officeooo:rsid="00152a14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/>
      <text:p text:style-name="P3">REGULAMIN KONKURSU <text:span text:style-name="T1">KULINARNEGO </text:span>NA NAJLEPSZY </text:p>
      <text:p text:style-name="P3"><text:span text:style-name="T1"><text:s text:c="35"/>„DOMOWY </text:span>CHLEB <text:span text:style-name="T1">WIEJSKI”</text:span></text:p>
      <text:p text:style-name="P4"/>
      <text:p text:style-name="P5"/>
      <text:p text:style-name="P5"/>
      <text:p text:style-name="P5"><text:span text:style-name="T2">I</text:span>. <text:span text:style-name="T2">Celem </text:span>konkursu jest <text:span text:style-name="T3">przypomnienie, kultywowanie i <text:s/>promowanie zwyczajów wypieku chleba tradycyjnymi metodami i</text:span> spoży<text:span text:style-name="T3">wanie</text:span> pełnowartościowego, <text:span text:style-name="T3">zdrowego chleba.</text:span></text:p>
      <text:p text:style-name="P5"/>
      <text:p text:style-name="P5"><text:span text:style-name="T2">II</text:span>. <text:span text:style-name="T5">Organizator</text:span></text:p>
      <text:p text:style-name="P5">1. Organizatorem Konkursu jest Koło Gospodyń Wiejskich w Sypitkach w ramach projektu „Rękodzieło, <text:s/>tradycje kulinarne i ludowe-Święto plonów 202<text:span text:style-name="T6">6</text:span>” współfinansowanego z budżetu Gminy Kalinowo.</text:p>
      <text:p text:style-name="P5">2. Organizator przewidział nagrody rzeczowe dla uczestników konkursu za I, II i III miejsce.</text:p>
      <text:p text:style-name="P5"/>
      <text:p text:style-name="P5"><text:span text:style-name="T2">III</text:span>. <text:span text:style-name="T4">Uczestnicy:</text:span></text:p>
      <text:p text:style-name="P5">1. Uczestnikami Konkursu mogą być osoby fizyczne wypiekające amatorsko chleb w warunkach domowych.</text:p>
      <text:p text:style-name="P5">2. Każdy uczestnik może zgłosić tylko jeden chleb o dowolnej gramaturze.</text:p>
      <text:p text:style-name="P5">3. Organizator nie pokrywa kosztów: zakupu surowców, wypieku chleba oraz kosztów dojazdu uczestników do miejsca rozstrzygnięcia Konkursu.</text:p>
      <text:p text:style-name="P5">4. Ewentualne akcesoria niezbędne do prezentacji wypieku uczestnicy Konkursu zapewniają we własnym zakresie.</text:p>
      <text:p text:style-name="P5">5. Uczestnik przystępujący do Konkursu akceptuje w całości niniejszy regulamin.</text:p>
      <text:p text:style-name="P6"/>
      <text:p text:style-name="P5"><text:span text:style-name="T2">IV</text:span>. <text:span text:style-name="T4">Zgłoszenie udziału w Konkursie</text:span></text:p>
      <text:p text:style-name="P5">1. Uczestnik Konkursu musi zgłosić zamiar udziału w Konkursie telefonicznie pod nr 663 332 910 do 3<text:span text:style-name="T6">0</text:span>.08.202<text:span text:style-name="T6">6</text:span>r. do godz. 12:00.</text:p>
      <text:p text:style-name="P5"/>
      <text:p text:style-name="P5">2. <text:s/>Chleb należy dostarczyć Organizatorowi 3<text:span text:style-name="T6">0</text:span>.08.202<text:span text:style-name="T6">6</text:span>r. w godz. od 12:00 do 13:00 na miejsce organizacji Dożynek Gminy Kalinowo w <text:span text:style-name="T6">Borzymach</text:span>.</text:p>
      <text:p text:style-name="P5"/>
      <text:p text:style-name="P5">3. Wraz z chlebem uczestnik zobowiązany jest do złożenia wypełnionego formularz<text:span text:style-name="T6">a</text:span> zgłoszeniowego, stanowiącego załącznik nr 1 do niniejszego Regulaminu.</text:p>
      <text:p text:style-name="P5"/>
      <text:p text:style-name="P5">4. Zgłoszone wypieki zostaną oznaczone numerami zgodnie z kolejnością zgłoszeń.</text:p>
      <text:p text:style-name="P5"/>
      <text:p text:style-name="P5"><text:span text:style-name="T2">V</text:span>. <text:span text:style-name="T4">Ocena</text:span></text:p>
      <text:p text:style-name="P5">1. Oceny chleba dokona Komisja powołana przez Organizatora Konkursu.</text:p>
      <text:p text:style-name="P5">2.Komisja oceni wypiek w oparciu o następujące kryteria: smak, zapach, struktura w przekroju i wrażenie ogólne.</text:p>
      <text:p text:style-name="P5">3. Każdy członek Komisji dokona oceny mając do dyspozycji skalę punktów od 1 do 5 <text:span text:style-name="T7">dla każdego kryterium.</text:span></text:p>
      <text:p text:style-name="P1">4.Członkowie Komisji nie mogą być uczestnikami Konkursu.</text:p>
      <text:p text:style-name="P1">5. W przypadku sytuacji spornych wszelkie wątpliwości rozstrzyga przewodniczący Komisji.</text:p>
      <text:p text:style-name="P1">6.Decyzja Komisji jest ostateczna.</text:p>
      <text:p text:style-name="P1"/>
      <text:p text:style-name="P1"><text:span text:style-name="T2">VI.</text:span> <text:span text:style-name="T4">Ogłoszenie wyników Konkursu</text:span></text:p>
      <text:p text:style-name="P1">1. Rozstrzygnięcie Konkursu odbędzie się w czasie gminnych Dożynek Gminy Kalinowo w <text:span text:style-name="T6">Borzymach</text:span> 3<text:span text:style-name="T6">0</text:span>.08.202<text:span text:style-name="T6">6</text:span>r.</text:p>
      <text:p text:style-name="P1">2. Wyniki Konkursu zostaną podane do wiadomości publicznej.</text:p>
      <text:p text:style-name="P1"><text:soft-page-break/>3. Laureatom Konkursu zostaną wręczone nagrody rzeczowe.</text:p>
      <text:p text:style-name="P1"/>
      <text:p text:style-name="P1"><text:span text:style-name="T2">VII</text:span>. <text:span text:style-name="T4">Postanowienia końcowe</text:span></text:p>
      <text:p text:style-name="P1"/>
      <text:p text:style-name="P1">W sprawach nieuregulowanych niniejszym Regulaminem decyzję podejmuje Organizator Konkursu.</text:p>
      <text:p text:style-name="P1"/>
      <text:p text:style-name="P1"/>
      <text:p text:style-name="P1"><draw:frame draw:style-name="fr1" draw:name="Obraz3" text:anchor-type="char" svg:x="3.082cm" svg:y="0.607cm" svg:width="3.198cm" svg:height="3.074cm" draw:z-index="0"><draw:image xlink:href="Pictures/1000000100000067000000631296E2D42E59BEBD.png" xlink:type="simple" xlink:show="embed" xlink:actuate="onLoad" draw:mime-type="image/png"/></draw:frame><draw:frame draw:style-name="fr1" draw:name="Obraz1" text:anchor-type="char" svg:x="9.805cm" svg:y="1.037cm" svg:width="4.431cm" svg:height="2.154cm" draw:z-index="1"><draw:image xlink:href="Pictures/10000001000001030000008310AFAE88FEFB84AC.png" xlink:type="simple" xlink:show="embed" xlink:actuate="onLoad" draw:mime-type="image/png"/></draw:frame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8-24T10:31:28.230000000</meta:creation-date>
    <dc:date>2026-08-24T10:32:22.536000000</dc:date>
    <meta:editing-duration>PT54S</meta:editing-duration>
    <meta:editing-cycles>1</meta:editing-cycles>
    <meta:document-statistic meta:table-count="0" meta:image-count="2" meta:object-count="0" meta:page-count="2" meta:paragraph-count="30" meta:word-count="317" meta:character-count="2437" meta:non-whitespace-character-count="2111"/>
    <meta:generator>LibreOffice/7.5.0.3$Windows_X86_64 LibreOffice_project/c21113d003cd3efa8c53188764377a8272d9d6de</meta:generator>
  </office:meta>
</office:document-meta>
</file>