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67000000631296E2D42E59BEBD.png" manifest:media-type="image/png"/>
  <manifest:file-entry manifest:full-path="Pictures/10000001000001030000008310AFAE88FEFB84AC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4pt" officeooo:rsid="00034ef7" officeooo:paragraph-rsid="0003aa87" style:font-size-asian="12.25pt" style:font-size-complex="14pt"/>
    </style:style>
    <style:style style:name="P2" style:family="paragraph" style:parent-style-name="Standard">
      <style:text-properties fo:font-size="15pt" officeooo:rsid="00026256" officeooo:paragraph-rsid="0003aa87" style:font-size-asian="13.1000003814697pt" style:font-size-complex="15pt"/>
    </style:style>
    <style:style style:name="P3" style:family="paragraph" style:parent-style-name="Standard">
      <style:text-properties fo:font-size="26pt" officeooo:rsid="00026256" officeooo:paragraph-rsid="0003aa87" style:font-size-asian="26pt" style:font-size-complex="26pt"/>
    </style:style>
    <style:style style:name="T1" style:family="text">
      <style:text-properties officeooo:rsid="000ba345"/>
    </style:style>
    <style:style style:name="T2" style:family="text">
      <style:text-properties fo:font-size="11pt" style:font-size-asian="11pt" style:font-size-complex="1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 text:c="104"/><text:span text:style-name="T1">Zał.nr1</text:span></text:p>
      <text:p text:style-name="P3"/>
      <text:p text:style-name="P3">Karta zgłoszenia do konkursu kulinarnego na najlepszy „domowy chleb wiejski”</text:p>
      <text:p text:style-name="P3"/>
      <text:p text:style-name="P1">1. Imię i nazwisko uczestnika………………………………………………………..</text:p>
      <text:p text:style-name="P1"/>
      <text:p text:style-name="P1">2. Adres ………………… …………………………………………………………</text:p>
      <text:p text:style-name="P1"/>
      <text:p text:style-name="P1">3. Telefon……………………………………………………………………………</text:p>
      <text:p text:style-name="P1"/>
      <text:p text:style-name="P1">4. Rodzaj chleba…………………………………………………………………….</text:p>
      <text:p text:style-name="P3"/>
      <text:p text:style-name="P1">Oświadczam, że zapoznałam/em się z regulaminem konkursu kulinarnego na najlepszy domowy chleb wiejski” i potwierdzam, że chleb został własnoręcznie wypieczony. Wyrażam również zgodę na przetwarzanie moich danych osobowych dla potrzeb konkursu oraz publikację zdjęć z rozdania nagród.</text:p>
      <text:p text:style-name="P1"/>
      <text:p text:style-name="P1"/>
      <text:p text:style-name="P1"><text:s text:c="5"/><text:tab/><text:tab/><text:tab/><text:tab/><text:tab/><text:tab/><text:tab/>…………………………………………..</text:p>
      <text:p text:style-name="P1"><text:tab/><text:tab/><text:tab/><text:tab/><text:tab/><text:tab/><text:tab/> <text:s text:c="13"/><text:span text:style-name="T2">(data i podpis uczestnika)</text:span></text:p>
      <text:p text:style-name="P1"/>
      <text:p text:style-name="P1"><draw:frame draw:style-name="fr1" draw:name="Obraz3" text:anchor-type="char" svg:x="3.082cm" svg:y="0.607cm" svg:width="3.198cm" svg:height="3.074cm" draw:z-index="0"><draw:image xlink:href="Pictures/1000000100000067000000631296E2D42E59BEBD.png" xlink:type="simple" xlink:show="embed" xlink:actuate="onLoad" draw:mime-type="image/png"/></draw:frame><draw:frame draw:style-name="fr1" draw:name="Obraz1" text:anchor-type="char" svg:x="9.816cm" svg:y="0.374cm" svg:width="4.431cm" svg:height="2.154cm" draw:z-index="1"><draw:image xlink:href="Pictures/10000001000001030000008310AFAE88FEFB84A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4T10:34:27.670000000</meta:creation-date>
    <dc:date>2026-08-24T10:35:43.488000000</dc:date>
    <meta:editing-duration>PT1M16S</meta:editing-duration>
    <meta:editing-cycles>1</meta:editing-cycles>
    <meta:document-statistic meta:table-count="0" meta:image-count="2" meta:object-count="0" meta:page-count="1" meta:paragraph-count="9" meta:word-count="67" meta:character-count="720" meta:non-whitespace-character-count="525"/>
    <meta:generator>LibreOffice/7.5.0.3$Windows_X86_64 LibreOffice_project/c21113d003cd3efa8c53188764377a8272d9d6de</meta:generator>
  </office:meta>
</office:document-meta>
</file>